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fo:font-weight="bold" style:font-weight-asian="bold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 fo:font-weight="bold" style:font-weight-asian="bold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 fo:font-weight="bold" style:font-weight-asian="bold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 fo:font-weight="bold" style:font-weight-asian="bold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 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顯示分數，非優甲乙丙丁等第成績單)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9"><text:s text:c="3"/>各學制學生下學期如要申請，應檢附上學期之分數成績單。</text:p>
      <text:p text:style-name="P10"/>
      <text:p text:style-name="P11">Q2:請問如果都沒有搬過家，那申請書上遷入本市日期應該怎麼填寫呢?</text:p>
      <text:p text:style-name="P12">A:如果沒有搬過家或者只有在臺中市內搬遷，表示出生時就入籍臺中市，填寫出生年月日即可。跨縣市搬家者應填寫遷入本市時間。</text:p>
      <text:p text:style-name="P13"/>
      <text:p text:style-name="P14">Q3:請問申請人蓋章欄位，可以用簽章代替嗎?</text:p>
      <text:p text:style-name="P15">A:申請人蓋章欄位可以由申請人本人簽章代替。</text:p>
      <text:p text:style-name="P16"/>
      <text:p text:style-name="P17">Q4:請問導師證明、(中)低收入戶證明都必須檢附嗎?</text:p>
      <text:p text:style-name="內文"><text:span text:style-name="T18">A:導師證明、低收入戶證明、中低收入戶證明</text:span><text:span text:style-name="T19">擇一</text:span><text:span text:style-name="T20">即可，唯導師證明需經學校逐級核章才有效力。</text:span></text:p>
      <text:p text:style-name="P21"/>
      <text:p text:style-name="P22">Q5:請問實施要點中寫的「學校統一造冊之低收、中低收入戶名冊」指的是什麼呢?</text:p>
      <text:p text:style-name="內文"><text:span text:style-name="T23">A:學校統一造冊指的是經由「</text:span><text:span text:style-name="T24">臺中市政府低收中低收入戶查詢系統</text:span><text:span text:style-name="T25">」列印出來的名冊，若為其他縣市的承辦學校或大學(專)端，則無操作權限，應由申請人檢附有效之低收、中低收入戶證明。</text:span></text:p>
      <text:p text:style-name="P26"/>
      <text:p text:style-name="P27">Q6:請問清寒證明文件可以檢附里長證明嗎?</text:p>
      <text:p text:style-name="P28">A:依實施辦法，只能檢附導師證明或區公所開立之(中)低收入戶證明。</text:p>
      <text:p text:style-name="P29"/>
      <text:p text:style-name="P30">Q7:請問檢附的證明可以用影本嗎?</text:p>
      <text:p text:style-name="內文"><text:span text:style-name="T31">A:若檢附之戶口名簿、戶籍謄本、成績單、(中)低收入戶證明為影本，</text:span><text:span text:style-name="T32">應由申請人之承辦學校審核，並核上與正本相符章、處室戳章及承辦人職章</text:span><text:span text:style-name="T33">。</text:span></text:p>
      <text:p text:style-name="P34"/>
      <text:p text:style-name="P35">Q8:請問戶籍資料可以檢附戶籍謄本嗎?</text:p>
      <text:p text:style-name="內文"><text:span text:style-name="T36">A:應檢附</text:span><text:span text:style-name="T37">六個月內</text:span><text:span text:style-name="T38">之戶籍謄本。</text:span></text:p>
      <text:p text:style-name="P39"/>
      <text:p text:style-name="P40"/>
      <text:soft-page-break/>
      <text:p text:style-name="P41">Q9:請問如果已經申請低收入戶學產基金，還可以申請勤學優秀獎學金嗎?</text:p>
      <text:p text:style-name="P42">A:可以，學產基金屬於獎助金，並無資格衝突。</text:p>
      <text:p text:style-name="P43"/>
      <text:p text:style-name="內文"><text:span text:style-name="T44">Q10:請問碩士班、博士班可以申請嗎</text:span><text:span text:style-name="T45">?</text:span></text:p>
      <text:p text:style-name="P46">A:可以，申請組別請勾選「大專院校組」。</text:p>
      <text:p text:style-name="P47"/>
      <text:p text:style-name="P48">Q11:請問我應該向哪個單位提出獎學金申請呢?</text:p>
      <text:p text:style-name="P49">A:因申請書須由學校逐級核章，故應向所屬學校的承辦單位進行申請。</text:p>
      <text:p text:style-name="P50"/>
      <text:p text:style-name="P51">錄取篇—</text:p>
      <text:p text:style-name="P52">審核完畢後，教育局會依錄取學生之學校發送公文，各校再收到公文後，需檢附收支結算表、領據、印領清冊。這些文件都需要逐級核章，麻煩各位承辦人參閱範例。</text:p>
      <text:p text:style-name="P53"/>
      <text:p text:style-name="P54">Q12:請問收支結算表應該怎麼填寫?</text:p>
      <text:p text:style-name="P55">A:不同學制請分開開立，如完全中學國中部一張，高中部一張。若學校有不同校區，請依校區分開開立。</text:p>
      <text:p text:style-name="P56"><text:s text:c="2"/>收支結算表填寫範例可參考下圖，說明如下:</text:p>
      <text:p text:style-name="內文"><text:span text:style-name="T57"><text:s text:c="2"/>1.請各校承辦人將核定金額填寫在業務費(經常門)項目下。</text:span></text:p>
      <text:p text:style-name="P58"><text:s text:c="2"/>2.本局核定金額及本局核定補助金額請填寫學校獲撥獎學金總額(以錄取公文為主)。</text:p>
      <text:p text:style-name="P59"><text:s text:c="2"/>3.實支總額為發給學生獎學金之總額，原則上等於核定金額。</text:p>
      <text:p text:style-name="P60"><text:s text:c="2"/>4.應繳回本局結餘款為0。(表格會以「-」呈現)。</text:p>
      <text:p text:style-name="P61"><text:s text:c="2"/>5.分攤金額請填在臺中市政府教育局項目下，分攤金額等於本局核定金額。</text:p>
      <text:p text:style-name="P62"><text:s text:c="2"/>6.灰色表格內有公式，會根據填妥的數字呈現計算結果。</text:p>
      <text:p text:style-name="內文"><text:span text:style-name="T63"><text:s text:c="2"/>7.填妥列印後逐級核章再請各校承辦人寄至收件學校即可。</text:span></text:p>
      <text:p text:style-name="內文"><text:span text:style-name="T64"><text:s/></text:span><text:span text:style-name="T65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66"/>
      <text:soft-page-break/>
      <text:p text:style-name="P67">Q13:請問領據可以用學校的自訂格式嗎?</text:p>
      <text:p text:style-name="內文"><text:span text:style-name="T68">A:可以。各校如用自訂格式，抬頭請輸入「</text:span><text:span text:style-name="T69">臺中市立崇倫國民中學</text:span><text:span text:style-name="T70">」，並將領據浮貼在統一格式關防上方處並填妥各校銀行分行名稱、代碼、帳號、帳戶、金額及錄取人數(如下圖)。一校開立一張即可。</text:span></text:p>
      <text:p text:style-name="內文"><text:span text:style-name="T71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72">Q14:印領清冊可以代為簽名嗎?</text:p>
      <text:p text:style-name="P73">A:印領清冊需由錄取學生簽名。</text:p>
      <text:p text:style-name="P74"/>
      <text:p text:style-name="P75"/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rosoft 帳戶</meta:initial-creator>
    <dc:creator>育安老師 ♥</dc:creator>
    <meta:creation-date>2026-08-23T08:42:00Z</meta:creation-date>
    <dc:date>2026-08-23T08:42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